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automatic-styles>
    <style:style style:name="P1" style:family="paragraph" style:parent-style-name="Text_20_body">
      <style:paragraph-properties fo:margin-top="0cm" fo:margin-bottom="0cm" style:contextual-spacing="false" fo:line-height="115%" fo:text-align="justify" style:justify-single-word="false"/>
      <style:text-properties style:font-name="Times New Roman1" fo:font-size="14pt" officeooo:paragraph-rsid="0016ada6" fo:background-color="#ffff00"/>
    </style:style>
    <style:style style:name="P2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1" fo:font-size="14pt" officeooo:rsid="0015e28b" officeooo:paragraph-rsid="0016ada6" fo:background-color="#ffff00" style:font-size-asian="14pt" style:language-asian="en" style:country-asian="US" style:font-name-complex="Times New Roman" style:font-size-complex="14pt"/>
    </style:style>
    <style:style style:name="P3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1" fo:font-size="14pt" officeooo:rsid="000caddb" officeooo:paragraph-rsid="0016ada6" fo:background-color="transparent" style:font-size-asian="14pt" style:language-asian="en" style:country-asian="US" style:font-name-complex="Times New Roman" style:font-size-complex="14pt"/>
    </style:style>
    <style:style style:name="P4" style:family="paragraph" style:parent-style-name="Text_20_body">
      <style:paragraph-properties fo:margin-top="0cm" fo:margin-bottom="0cm" style:contextual-spacing="false" fo:line-height="115%" fo:text-align="justify" style:justify-single-word="false"/>
      <style:text-properties style:font-name="Times New Roman1" fo:font-size="14pt" officeooo:paragraph-rsid="0016ada6" fo:background-color="transparent"/>
    </style:style>
    <style:style style:name="P5" style:family="paragraph" style:parent-style-name="Text_20_body">
      <style:paragraph-properties fo:margin-top="0cm" fo:margin-bottom="0cm" style:contextual-spacing="false" fo:line-height="115%" fo:text-align="justify" style:justify-single-word="false"/>
      <style:text-properties style:font-name="Times New Roman1" fo:font-size="14pt" officeooo:paragraph-rsid="0016ada6"/>
    </style:style>
    <style:style style:name="T1" style:family="text">
      <style:text-properties fo:background-color="transparent" loext:char-shading-value="0"/>
    </style:style>
    <style:style style:name="T2" style:family="text">
      <style:text-properties officeooo:rsid="000caddb" fo:background-color="transparent" loext:char-shading-value="0"/>
    </style:style>
    <style:style style:name="T3" style:family="text">
      <style:text-properties fo:color="#000000" loext:opacity="100%" fo:background-color="transparent" loext:char-shading-value="0"/>
    </style:style>
    <style:style style:name="T4" style:family="text">
      <style:text-properties fo:color="#000000" loext:opacity="100%" style:font-name="Times New Roman" officeooo:rsid="001ca57b" fo:background-color="transparent" loext:char-shading-value="0" style:font-size-asian="14pt" style:language-asian="en" style:country-asian="US" style:font-size-complex="14pt"/>
    </style:style>
    <style:style style:name="T5" style:family="text">
      <style:text-properties fo:color="#000000" loext:opacity="100%" style:font-name="Times New Roman" officeooo:rsid="00188010" fo:background-color="transparent" loext:char-shading-value="0" style:font-size-asian="14pt" style:language-asian="en" style:country-asian="US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2">3</text:span><text:span text:style-name="T1">0.07.2025</text:span></text:p>
      <text:p text:style-name="P3">6. О проведении экспертно-аналитического мероприятия</text:p>
      <text:p text:style-name="P5">Основание: Распоряжение контрольно-счетной палаты муниципального образования Курганинский район 24.07.2025 года № 50-РО.</text:p>
      <text:p text:style-name="P5">В соответствии с пунктом 2.4 плана работы контрольно-счетной палаты муниципального образования Курганинский район на 2025 год проведена финансово-экономическая экспертиза проекта <text:span text:style-name="T3">постановления администрации муниципального образования Курганинский район «О внесении изменений в постановление администрации муниципального образования Курганинский район </text:span><text:span text:style-name="T4">от 15 августа 2024 года № 782 № «Об утверждении муниципальной программы муниципального образования Курганинский район </text:span><text:span text:style-name="T5">«</text:span><text:span text:style-name="T4">Социальная поддержка граждан» </text:span><text:span text:style-name="T5">на 2025-20</text:span><text:span text:style-name="T4">30</text:span><text:span text:style-name="T5"> годы»</text:span><text:span text:style-name="T3">.</text:span></text:p>
      <text:p text:style-name="P4">Заключение по результатам экспертно-аналитического мероприятия, содержащее информацию о выявленных нарушениях и недостатках, а также рекомендации по их устранению, направлено координаторам муниципальных программ муниципального образования Курганинский район. </text:p>
      <text:p text:style-name="P4">В соответствии с Соглашением «О порядке взаимодействия между Прокуратурой Курганинского района и контрольно-счётной палатой муниципального образования Курганинский район» материалы проверки направлены в Прокуратуру Курганинского района.</text:p>
      <text:p text:style-name="P1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10-02T16:25:43.905000000</meta:creation-date>
    <dc:date>2025-10-02T16:25:55.115000000</dc:date>
    <meta:editing-duration>PT11S</meta:editing-duration>
    <meta:editing-cycles>1</meta:editing-cycles>
    <meta:document-statistic meta:table-count="0" meta:image-count="0" meta:object-count="0" meta:page-count="1" meta:paragraph-count="6" meta:word-count="127" meta:character-count="1196" meta:non-whitespace-character-count="1074"/>
    <meta:generator>LibreOffice/7.3.4.2$Windows_X86_64 LibreOffice_project/728fec16bd5f605073805c3c9e7c4212a0120dc5</meta:generator>
  </office:meta>
</office:document-meta>
</file>